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realiseren van een insteekhaven en het innemen van een ligplaats in de Woudwetering, ter hoogte van Boddens Hosangweg 52 te Woubrugge (242057)</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doorbreken van de oevervoorziening ten behoeve van het maken van een insteekhaven en het innemen van een ligplaats met een pleziervaartuig in de Woudwetering, ter hoogte van Boddens Hosangweg 52 te Woubrugge.</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29-09-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19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9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19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5390</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realiseren van een insteekhaven en het innemen van een ligplaats in de Woudwetering, ter hoogte van Boddens Hosangweg 52 te Woubrugge (242057)</meta:user-defined>
    <meta:user-defined meta:name="DCTERMS.W3CDTF/DCTERMS.available">2026-08-20</meta:user-defined>
    <meta:user-defined meta:name="DCTERMS.W3CDTF/OVERHEIDop.jaargang">2026</meta:user-defined>
    <meta:user-defined meta:name="OVERHEIDop.publicationIssue">14191</meta:user-defined>
    <meta:user-defined meta:name="OVERHEIDop.PrbID/DC.identifier">prb-2026-14191</meta:user-defined>
    <meta:user-defined meta:name="OVERHEIDop.versieInformatie"/>
  </office:meta>
</office:document-meta>
</file>