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aanvraag Omgevingsvergunning Flora en Fauna Loenensemarkweg 50 Loe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Aanvraag omgevingsvergunning flora en fauna voor de reconstructie van een agrarisch erf ten behoeve van woningbouw aan de Loenensemarkweg 50 Loenen.</text:p>
            <text:p text:style-name="common-al">Provincie Gelderland heeft op 17 augustus 2026 een aanvraag voor een omgevingsvergunning ontvangen.</text:p>
            <text:p text:style-name="common-al">Met dit bericht laat de provincie u weten dat er misschien iets verandert in uw omgeving. </text:p>
            <text:p text:style-name="common-al">Als de provincie een (ontwerp)besluit op de aanvraag neemt dan publiceert de provincie daarover een</text:p>
            <text:p text:style-name="common-al">nieuw bericht. Vanaf dat moment kunt u het (ontwerp)besluit bekijken en hierop reageren.</text:p>
            <text:p text:style-name="common-al">U kunt nu nog niet reageren.</text:p>
            <text:p text:style-name="common-al">Voor meer informatie kunt u contact opnemen met het Provincieloket via telefoonnummer 026 359 99</text:p>
            <text:p text:style-name="common-al">99 onder vermelding van het zaaknummer 2026-011587.</text:p>
            <text:p text:style-name="last-al">Gedeputeerde Staten van Gelderland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418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18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18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Provincie Gelderland aanvraag Omgevingsvergunning Flora en Fauna Loenensemarkweg 50 Loen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14185</meta:user-defined>
    <meta:user-defined meta:name="OVERHEIDop.PrbID/DC.identifier">prb-2026-14185</meta:user-defined>
    <meta:user-defined meta:name="OVERHEIDop.versieInformatie"/>
  </office:meta>
</office:document-meta>
</file>