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Kaplocatie: Roodwilligenstraat, Duiven. Perceel DVN00, sectie I, nummer 169 -  Herplantlocatie: Nabij Broekstraat 12, 6921 PJ Duiven. Percelen DVN00, sectie I, nummers 290 en 46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Maatwerkvoorschrift houtopstanden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80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80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Provincie Gelderland Omgevingswet, Kaplocatie: Roodwilligenstraat, Duiven. Perceel DVN00, sectie I, nummer 169 -  Herplantlocatie: Nabij Broekstraat 12, 6921 PJ Duiven. Percelen DVN00, sectie I, nummers 290 en 464.</meta:user-defined>
    <meta:user-defined meta:name="OVERHEIDop.datumEindeReactietermijn">2026-10-01</meta:user-defined>
    <meta:user-defined meta:name="OVERHEIDop.TilID/OVERHEIDop.terinzageleggingOP">til-2026-32852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83</meta:user-defined>
    <meta:user-defined meta:name="OVERHEIDop.PrbID/DC.identifier">prb-2026-14183</meta:user-defined>
    <meta:user-defined meta:name="OVERHEIDop.versieInformatie"/>
  </office:meta>
</office:document-meta>
</file>