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2, km 6,5 in Lo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kunstwerk Klankpoort langs N312 km 6,500 i.o.v. gemeente Lochem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0260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0260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7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DC.title">Provincie Gelderland Omgevingsverordening Gelderland, locatie provinciale weg N312, km 6,5 in Lochem</meta:user-defined>
    <meta:user-defined meta:name="OVERHEIDop.datumEindeReactietermijn">2026-10-01</meta:user-defined>
    <meta:user-defined meta:name="OVERHEIDop.TilID/OVERHEIDop.terinzageleggingOP">til-2026-32845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79</meta:user-defined>
    <meta:user-defined meta:name="OVERHEIDop.PrbID/DC.identifier">prb-2026-14179</meta:user-defined>
    <meta:user-defined meta:name="OVERHEIDop.versieInformatie"/>
  </office:meta>
</office:document-meta>
</file>