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lektraleidingen en het maken van een boring hiervoor in de gemeente Medemblik in de provinciale weg N239 vanaf 21.3 t/m 23.03, verzonden 17 augustus 2026, zaaknummer ONH003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lektraleidingen en het maken van een boring hiervoor in de gemeente Medemblik in de provinciale weg N239 vanaf 21.3 t/m 23.03.</text:p>
            <text:p text:style-name="common-al">De vergunning is geregistreerd onder kenmerk: ONH00311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8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1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lektraleidingen en het maken van een boring hiervoor in de gemeente Medemblik in de provinciale weg N239 vanaf 21.3 t/m 23.03, verzonden 17 augustus 2026, zaaknummer ONH00311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74</meta:user-defined>
    <meta:user-defined meta:name="OVERHEIDop.PrbID/DC.identifier">prb-2026-14174</meta:user-defined>
    <meta:user-defined meta:name="OVERHEIDop.versieInformatie"/>
  </office:meta>
</office:document-meta>
</file>