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wet flora – en fauna-activiteit locatie Ds. Talmastraat 7 t/m 11, 12 en Kardinaal de Jongstraat 1,3,7 te Angeren en Keiendriesstraat 1-9 en 8 Hofsteestraat 22-38 en 27-37 te Haalderen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wet verleend voor de flora- en fauna-activiteit voor dak- en gootwerkzaamheden. Hierbij gaan nesten en verblijfplaatsen van de huismus, gierzwaluw, gewone dwergvleermuis en ruige dwergvleermuis verloren. De functies worden tijdelijk en permanent gemitigeerd en gecompenseerd. </text:p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03572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03572. De termijn om bezwaar te maken begint op de dag na de verzending van het besluit. I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17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7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7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Provincie Gelderland Omgevingswet flora – en fauna-activiteit locatie Ds. Talmastraat 7 t/m 11, 12 en Kardinaal de Jongstraat 1,3,7 te Angeren en Keiendriesstraat 1-9 en 8 Hofsteestraat 22-38 en 27-37 te Haalderen.</meta:user-defined>
    <meta:user-defined meta:name="OVERHEIDop.datumEindeReactietermijn">2026-10-01</meta:user-defined>
    <meta:user-defined meta:name="OVERHEIDop.TilID/OVERHEIDop.terinzageleggingOP">til-2026-32838</meta:user-defined>
    <meta:user-defined meta:name="DCTERMS.W3CDTF/DCTERMS.available">2026-08-20</meta:user-defined>
    <meta:user-defined meta:name="DCTERMS.W3CDTF/OVERHEIDop.jaargang">2026</meta:user-defined>
    <meta:user-defined meta:name="OVERHEIDop.publicationIssue">14171</meta:user-defined>
    <meta:user-defined meta:name="OVERHEIDop.PrbID/DC.identifier">prb-2026-14171</meta:user-defined>
    <meta:user-defined meta:name="OVERHEIDop.versieInformatie"/>
  </office:meta>
</office:document-meta>
</file>