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Parkwachter – Hazelaarstraat te Tilburg </text:p>
      <text:section text:name="zakelijke-mededeling_id1-3-2" text:style-name="zakelijke-mededeling">
        <text:section text:name="zakelijke-mededeling-tekst_id1-3-2-1" text:style-name="zakelijke-mededeling-tekst">
          <text:section text:name="tekst_id1-3-2-1-1" text:style-name="tekst">
            <text:p text:style-name="common-al">Omgevingswet - Reguliere procedure </text:p>
            <text:p text:style-name="common-al">Gedeputeerde Staten van Noord-Brabant maken bekend dat zij een omgevingsvergunning verlenen. </text:p>
            <text:p text:style-name="common-al">Bedrijf: Spoorpark Ontwikkeling B.V. </text:p>
            <text:p text:style-name="common-al">Locatie: Hazelaarstraat te Tilburg </text:p>
            <text:p text:style-name="common-al">Activiteit: Milieubelastende activiteit </text:p>
            <text:p text:style-name="common-al">Voor: open bodemenergiesysteem </text:p>
            <text:p text:style-name="common-al">Aanvraagdatum: 10 augustus 2026 </text:p>
            <text:p text:style-name="common-al">DSO verzoeknummer: 2026081000469000 </text:p>
            <text:p text:style-name="common-al">Zaaknummer: Z-2026-012923 </text:p>
            <text:p text:style-name="common-al">Informatie Aan deze procedure is het zaaknummer Z-2026-01292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info@odzob.nl. </text:p>
            <text:p text:style-name="common-al">Verzenddatum besluit: 17 augustus 2026 </text:p>
            <text:p text:style-name="common-al">Het besluit is ook geplaatst in het omgevingsloket onder nummer 2026081000469000 . U kunt dit besluit en de bijbehorende stukken digitaal bekijken via het digitale publicatieblad op Offieceilebekendmakingen.nl. De documenten hangen als ‘Bekijk documenten’ aan deze publicatie. (zie linker kolom) </text:p>
            <text:p text:style-name="common-al">Bezwaar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7 augustus 2026. </text:p>
            <text:p text:style-name="common-al">U kunt uw bezwaarschrift op 2 manieren indienen:</text:p>
            <text:p text:style-name="common-al"> • Digitaal. Op www.brabant.nl/bezwaar vindt u de link ‘Bezwaar indienen’. U heeft hiervoor een digitale handtekening (DigiD of eHerkenning) nodig. </text:p>
            <text:p text:style-name="common-al">• Per post. Stuur uw bezwaarschrift naar: </text:p>
            <text:p text:style-name="common-al">Het college van Gedeputeerde Staten van Noord-Brabant </text:p>
            <text:p text:style-name="common-al">Secretariaat van de hoor- en adviescommissie </text:p>
            <text:p text:style-name="common-al">Postbus 90151</text:p>
            <text:p text:style-name="common-al"> 5200 MC 's‑Hertogenbosch Pagina 1 van 2 </text:p>
            <text:p text:style-name="common-al">In het bezwaarschrift zet u:</text:p>
            <text:p text:style-name="common-al"> • uw naam en adres;</text:p>
            <text:p text:style-name="common-al"> • de datum, het kenmerk en een omschrijving van het besluit waarmee u het niet eens bent;</text:p>
            <text:p text:style-name="common-al"> • de reden waarom u het niet eens bent met ons besluit;</text:p>
            <text:p text:style-name="common-al"> • de datum van uw bezwaarschrift en uw handtekening;</text:p>
            <text:p text:style-name="common-al"> • maakt u namens iemand anders bezwaar? Stuur dan een machtiging mee. </text:p>
            <text:p text:style-name="common-al">Voeg ook een kopie toe van het besluit waarmee u het niet eens bent. Op deze manier kunnen wij uw bezwaarschrift beter in behandeling nemen. </text:p>
            <text:p text:style-name="common-al">U kunt het secretariaat van de hoor- en adviescommissie bereiken via telefoonnummer (073) 680 83 04, faxnummer (073) 680 76 80 en e-mailadres bezwaar@brabant.nl. </text:p>
            <text:p text:style-name="common-al">Aan het indienen van een bezwaar zijn geen kosten verbonden. Als u een bezwaarschrift indient, dan heeft dit geen schorsende werking. Het besluit treedt in werking de dag waarop vier weken zijn verstreken sinds de dag van de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Het besluit treedt dan pas in werking nadat op de voorlopige voorziening is besloten. </text:p>
            <text:p text:style-name="last-al">Aan deze procedure is het zaaknummer Z-2026-012923 en het DSO verzoeknummer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grondwater@odzo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2923</meta:user-defined>
    <dc:language>nl</dc:language>
    <meta:user-defined meta:name="OVERHEIDop.locatietype/OVERHEIDop.gebiedsmarkering">Weg</meta:user-defined>
    <meta:user-defined meta:name="DC.title">Provincie Noord-Brabant – besluit aanvraag omgevingsvergunning – Parkwachter – Hazelaarstraat te Tilburg</meta:user-defined>
    <meta:user-defined meta:name="OVERHEIDop.datumEindeReactietermijn">2026-09-30</meta:user-defined>
    <meta:user-defined meta:name="OVERHEIDop.TilID/OVERHEIDop.terinzageleggingOP">til-2026-32828</meta:user-defined>
    <meta:user-defined meta:name="DCTERMS.W3CDTF/DCTERMS.available">2026-08-19</meta:user-defined>
    <meta:user-defined meta:name="DCTERMS.W3CDTF/OVERHEIDop.jaargang">2026</meta:user-defined>
    <meta:user-defined meta:name="OVERHEIDop.publicationIssue">14170</meta:user-defined>
    <meta:user-defined meta:name="OVERHEIDop.PrbID/DC.identifier">prb-2026-14170</meta:user-defined>
    <meta:user-defined meta:name="OVERHEIDop.versieInformatie"/>
  </office:meta>
</office:document-meta>
</file>