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een e-boiler aan de Einsteinweg 101 te Leiden</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17 augustus 2026 een aanvraag voor een omgevingsvergunning ontvangen voor Janssen Biologics B.V., gevestigd aan de Einsteinweg 101, 2333 CB te Leiden. De aanvraag betreft het plaatsen van een e-boiler. De e-boiler wordt geplaatst op de locatie van een bestaande, al uit gebruik genomen gasboiler. Deze gasboiler wordt verwijderd.</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36442 en/of het verzoeknummer: 202608170050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36442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plaatsen van een e-boiler aan de Einsteinweg 101 te Leiden</meta:user-defined>
    <meta:user-defined meta:name="DCTERMS.W3CDTF/DCTERMS.available">2026-08-19</meta:user-defined>
    <meta:user-defined meta:name="DCTERMS.W3CDTF/OVERHEIDop.jaargang">2026</meta:user-defined>
    <meta:user-defined meta:name="OVERHEIDop.publicationIssue">14168</meta:user-defined>
    <meta:user-defined meta:name="OVERHEIDop.PrbID/DC.identifier">prb-2026-14168</meta:user-defined>
    <meta:user-defined meta:name="OVERHEIDop.versieInformatie"/>
  </office:meta>
</office:document-meta>
</file>