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vervangen van de oevervoorziening langs de Oude Rijn, ter hoogte van Emmalaan 136 te Alphen aan den Rijn (241445)</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vervangen van de oevervoorziening langs de Oude Rijn, ter hoogte van Emmalaan 136 te Alphen aan den Rijn.</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8-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6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6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360</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vervangen van de oevervoorziening langs de Oude Rijn, ter hoogte van Emmalaan 136 te Alphen aan den Rijn (241445)</meta:user-defined>
    <meta:user-defined meta:name="DCTERMS.W3CDTF/DCTERMS.available">2026-08-19</meta:user-defined>
    <meta:user-defined meta:name="DCTERMS.W3CDTF/OVERHEIDop.jaargang">2026</meta:user-defined>
    <meta:user-defined meta:name="OVERHEIDop.publicationIssue">14167</meta:user-defined>
    <meta:user-defined meta:name="OVERHEIDop.PrbID/DC.identifier">prb-2026-14167</meta:user-defined>
    <meta:user-defined meta:name="OVERHEIDop.versieInformatie"/>
  </office:meta>
</office:document-meta>
</file>