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Raadhuisplein 1, Castricum - Verschillende wijzigingen m.b.t. open bodemenergiesysteem - Gemeente Castricu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de wijzigingen betreffen het chemisch regenereren van het open bodemenergiesysteem, het lozen van vrijkomt grondwater en het retourneren van het grondwater</text:p>
            <text:p text:style-name="common-al">Aanvrager: Gemeente Castricum</text:p>
            <text:p text:style-name="common-al">Zaaknummer: OD2026-0050069</text:p>
            <text:p text:style-name="common-al">DSO nummer: 2026080400859</text:p>
            <text:p text:style-name="common-al">Ontvangstdatum aanvraag: 04-08-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1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OD2026-0050069</meta:user-defined>
    <meta:user-defined meta:name="DCTERMS.abstract">verschillende wijzigingen OBES (regeneratie, lozen van grondwater wat vrijkomt bij chemische regeneratie en bij regulier onderhoud)</meta:user-defined>
    <dc:language>nl</dc:language>
    <meta:user-defined meta:name="OVERHEIDop.locatietype/OVERHEIDop.gebiedsmarkering">Punt</meta:user-defined>
    <meta:user-defined meta:name="DC.title">Aanvraag vergunning ontvangen - Raadhuisplein 1, Castricum - Verschillende wijzigingen m.b.t. open bodemenergiesysteem - Gemeente Castricum</meta:user-defined>
    <meta:user-defined meta:name="DCTERMS.W3CDTF/DCTERMS.available">2026-08-19</meta:user-defined>
    <meta:user-defined meta:name="DCTERMS.W3CDTF/OVERHEIDop.jaargang">2026</meta:user-defined>
    <meta:user-defined meta:name="OVERHEIDop.publicationIssue">14166</meta:user-defined>
    <meta:user-defined meta:name="OVERHEIDop.PrbID/DC.identifier">prb-2026-14166</meta:user-defined>
    <meta:user-defined meta:name="OVERHEIDop.versieInformatie"/>
  </office:meta>
</office:document-meta>
</file>