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ende vergunning voor het plaatsen van omleidingsborden op de N749, provinciale weg Wierden - Vriezenveen, tussen hectometerpunten 2.260 en 2.430, en langs de linkeroever van de V77, provinciale vaarweg Kanaal Almelo - de Haandrik, tussen hectometerpunten 4.200 en 4.2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juni 2026 ontvingen wij een vergunningsaanvraag voor het plaatsen van omleidingsborden op de N749, provinciale weg Wierden - Vriezenveen, tussen hectometerpunten 2.260 en 2.430, en langs de linkeroever van de V77, provinciale vaarweg Kanaal Almelo - de Haandrik, tussen hectometerpunten 4.200 en 4.285. De borden worden geplaatst vanwege de afsluiting van de Nieuwe Wierdenseweg en de Vriezenveenseweg. Gedeputeerde Staten hebben besloten dat de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28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16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5267</meta:user-defined>
    <meta:user-defined meta:name="DCTERMS.abstract">Kennisgeving verleende vergunning voor het plaatsen van omleidingsborden op de N749, provinciale weg Wierden - Vriezenveen, tussen hectometerpunten 2.260 en 2.430, en langs de linkeroever van de V77, provinciale vaarweg Kanaal Almelo - de Haandrik, tussen hectometerpunten 4.200 en 4.285</meta:user-defined>
    <dc:language>nl</dc:language>
    <meta:user-defined meta:name="OVERHEIDop.locatietype/OVERHEIDop.gebiedsmarkering">Vlak</meta:user-defined>
    <meta:user-defined meta:name="DC.title">Kennisgeving verleende vergunning voor het plaatsen van omleidingsborden op de N749, provinciale weg Wierden - Vriezenveen, tussen hectometerpunten 2.260 en 2.430, en langs de linkeroever van de V77, provinciale vaarweg Kanaal Almelo - de Haandrik, tussen hectometerpunten 4.200 en 4.285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65</meta:user-defined>
    <meta:user-defined meta:name="OVERHEIDop.PrbID/DC.identifier">prb-2026-14165</meta:user-defined>
    <meta:user-defined meta:name="OVERHEIDop.versieInformatie"/>
  </office:meta>
</office:document-meta>
</file>