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vergunning voor het plaatsen van een schaftkeet/kantoor en een materiaalcontainer (E&amp;I-materiaal) aan de Moezelweg 151 te Rotterdam-Europo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Onderwerp</text:p>
            <text:p text:style-name="common-al">Gedeputeerde Staten van Zuid-Holland hebben op 11 augustus 2026 een aanvraag voor een omgevingsvergunning ontvangen voor Kemira Rotterdam B.V. locatie Europoort aan de Moezelweg 151, 3198 LS te Rotterdam-Europoort. De aanvraag betreft voor het plaatsen van een schaftkeet/kantoor en een materiaalcontainer (E&amp;I-materiaal) voor huiscontractor op eigen terrein.</text:p>
            <text:p text:style-name="common-al"/>
            <text:p text:style-name="tussenkopcur">Inzage</text:p>
            <text:p text:style-name="common-al">Met dit bericht laat Gedeputeerde Staten van Zuid-Holland u weten dat er misschien iets verandert in uw omgeving. In dit stadium is het niet mogelijk uw mening te geven over de aanvraag.</text:p>
            <text:p text:style-name="tussenkopcur">Inlichtingen</text:p>
            <text:p text:style-name="last-al">Voor nadere informatie kunt u contact opnemen met de DCMR Milieudienst Rijnmond, via info@dcmr.nl onder vermelding van DCMR zaaknummer: 5534051 en/of het verzoeknummer: 2026081100295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15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5534051 </meta:user-defined>
    <meta:user-defined meta:name="DCTERMS.abstract">Met dit bericht laat Gedeputeerde Staten van Zuid-Holland u weten dat er misschien iets verandert in uw omgeving. In dit stadium is het niet mogelijk uw mening te geven over de aanvraag.</meta:user-defined>
    <dc:language>nl</dc:language>
    <meta:user-defined meta:name="OVERHEIDop.locatietype/OVERHEIDop.gebiedsmarkering">Adres</meta:user-defined>
    <meta:user-defined meta:name="DC.title">Kennisgeving aanvraag vergunning voor het plaatsen van een schaftkeet/kantoor en een materiaalcontainer (E&amp;I-materiaal) aan de Moezelweg 151 te Rotterdam-Europoo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57</meta:user-defined>
    <meta:user-defined meta:name="OVERHEIDop.PrbID/DC.identifier">prb-2026-14157</meta:user-defined>
    <meta:user-defined meta:name="OVERHEIDop.versieInformatie"/>
  </office:meta>
</office:document-meta>
</file>