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het bouwen van een pyrolyseolie fabriek (WPU2) aan de Moezelweg 75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17 augustus 2026 een aanvraag voor een omgevingsvergunning ontvangen voor Vopak Terminal Europoort B.V. aan de Moezelweg 75, 3198 LS te Rotterdam-Europoort. De aanvraag betreft voor het bouwen van een pyrolyseolie fabriek (WPU2). Een aantal aan de WPU2 gelieerde activiteiten/faciliteiten wordt, vanwege de schaarse ruimte binnen VPR, op het terrein van VTE gerealiseerd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5912 en/of het verzoeknummer: 202608170020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1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5912 </meta:user-defined>
    <meta:user-defined meta:name="DCTERMS.abstract">Met dit bericht laat Gedeputeerde Staten van Zuid-Holland u weten dat er misschien iets verandert in uw omgeving. In dit stadium is het niet mogelijk uw mening te geven over de aanvraag</meta:user-defined>
    <dc:language>nl</dc:language>
    <meta:user-defined meta:name="OVERHEIDop.locatietype/OVERHEIDop.gebiedsmarkering">Adres</meta:user-defined>
    <meta:user-defined meta:name="DC.title">Kennisgeving aanvraag vergunning voor het bouwen van een pyrolyseolie fabriek (WPU2) aan de Moezelweg 75 te Rotterdam-Europ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5</meta:user-defined>
    <meta:user-defined meta:name="OVERHEIDop.PrbID/DC.identifier">prb-2026-14155</meta:user-defined>
    <meta:user-defined meta:name="OVERHEIDop.versieInformatie"/>
  </office:meta>
</office:document-meta>
</file>