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plaatsen PGS15 opslag van Veem 10 naar Veem 8 na verbouwing van Veem 8 aan de Buurtje 1 te Gouda</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13 augustus 2026 een aanvraag voor een omgevingsvergunning ontvangen voor Cargill Bioindustrial B.V., gevestigd aan de Buurtje 1, 2802 BE te Gouda. De aanvraag betreft het verplaatsen PGS15 opslag van Veem 10 naar Veem 8 na verbouwing van Veem 8.</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5532931 en/of het verzoeknummer: 2026081300978.</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32931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verplaatsen PGS15 opslag van Veem 10 naar Veem 8 na verbouwing van Veem 8 aan de Buurtje 1 te Gouda</meta:user-defined>
    <meta:user-defined meta:name="DCTERMS.W3CDTF/DCTERMS.available">2026-08-19</meta:user-defined>
    <meta:user-defined meta:name="DCTERMS.W3CDTF/OVERHEIDop.jaargang">2026</meta:user-defined>
    <meta:user-defined meta:name="OVERHEIDop.publicationIssue">14153</meta:user-defined>
    <meta:user-defined meta:name="OVERHEIDop.PrbID/DC.identifier">prb-2026-14153</meta:user-defined>
    <meta:user-defined meta:name="OVERHEIDop.versieInformatie"/>
  </office:meta>
</office:document-meta>
</file>