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vergunningsaanvraag voor het evenement 'Triatlon Vroomshoop' op 5 september 2026, op de N341, provinciale weg Ommen - Kloosterhaar, tussen hectometerpunten 7.780 en 8.7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26 mei 2026 een vergunningsaanvraag ontvangen voor het evenement 'Triatlon Vroomshoop' op 5 september 2026. Dit evenement vindt plaats op de N341, provinciale weg Ommen - Kloosterhaar, tussen hectometerpunten 7.780 en 8.720.</text:p>
            <text:p text:style-name="common-al">Gedeputeerde Staten hebben besloten dat de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28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15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5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4423</meta:user-defined>
    <meta:user-defined meta:name="DCTERMS.abstract">Besluit op een vergunningsaanvraag voor het evenement 'Triatlon Vroomshoop' op 5 september 2026, op de N341, provinciale weg Ommen - Kloosterhaar, tussen hectometerpunten 7.780 en 8.720</meta:user-defined>
    <dc:language>nl</dc:language>
    <meta:user-defined meta:name="OVERHEIDop.locatietype/OVERHEIDop.gebiedsmarkering">Vlak</meta:user-defined>
    <meta:user-defined meta:name="DC.title">Besluit op een vergunningsaanvraag voor het evenement 'Triatlon Vroomshoop' op 5 september 2026, op de N341, provinciale weg Ommen - Kloosterhaar, tussen hectometerpunten 7.780 en 8.720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52</meta:user-defined>
    <meta:user-defined meta:name="OVERHEIDop.PrbID/DC.identifier">prb-2026-14152</meta:user-defined>
    <meta:user-defined meta:name="OVERHEIDop.versieInformatie"/>
  </office:meta>
</office:document-meta>
</file>