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leggen van elektriciteitskabels in de N211 Nieuweweg te Poeldijk (245191)</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door middel van nanodrill leggen en hebben van elektriciteitskabels in de provinciale weg N211, plaatselijk bekend als Nieuweweg, ter hoogte van km 14.200. te Poeldijk in de gemeente Westland.</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28-09-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14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4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4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5290</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leggen van elektriciteitskabels in de N211 Nieuweweg te Poeldijk (245191)</meta:user-defined>
    <meta:user-defined meta:name="DCTERMS.W3CDTF/DCTERMS.available">2026-08-20</meta:user-defined>
    <meta:user-defined meta:name="DCTERMS.W3CDTF/OVERHEIDop.jaargang">2026</meta:user-defined>
    <meta:user-defined meta:name="OVERHEIDop.publicationIssue">14145</meta:user-defined>
    <meta:user-defined meta:name="OVERHEIDop.PrbID/DC.identifier">prb-2026-14145</meta:user-defined>
    <meta:user-defined meta:name="OVERHEIDop.versieInformatie"/>
  </office:meta>
</office:document-meta>
</file>