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Prinsenland Housing BV, Noordlangeweg 14 &amp; 14A Dinteloord – Z/5127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De huidige bebouwing te slopen ten behoeve van de realisatie van een aantal logiesgebouwen</text:p>
            <text:p text:style-name="common-al">Locatie: Noordlangeweg 14 &amp; 14a 4671 PH te Dinteloord </text:p>
            <text:p text:style-name="common-al">Zaaknummer: Z/512752</text:p>
            <text:p text:style-name="common-al">Activiteit: Flora- en fauna-activiteit</text:p>
            <text:p text:style-name="common-al">Datum ontvangen: 17-08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14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4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275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Provincie Noord-Brabant – Omgevingsvergunning aangevraagd – Prinsenland Housing BV, Noordlangeweg 14 &amp; 14A Dinteloord – Z/512752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43</meta:user-defined>
    <meta:user-defined meta:name="OVERHEIDop.PrbID/DC.identifier">prb-2026-14143</meta:user-defined>
    <meta:user-defined meta:name="OVERHEIDop.versieInformatie"/>
  </office:meta>
</office:document-meta>
</file>