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Goed Wonen Gemert, Den Elding te Gem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Goed Wonen Gemert</text:p>
            <text:p text:style-name="common-al">Locatie : Den Elding te Gemert, in de gemeente Gemert-Bakel</text:p>
            <text:p text:style-name="common-al">Activiteit : flora- en fauna- activiteit</text:p>
            <text:p text:style-name="common-al">Voor : de gevolgen ten aanzien van beschermde dier- en/of plantsoorten vanwege de renovatie van 30 woningen</text:p>
            <text:p text:style-name="common-al">Aanvraagdatum : 6 januari 2026</text:p>
            <text:p text:style-name="common-al">DSO-kenmerk : 2026010600643</text:p>
            <text:p text:style-name="common-al">Zaaknummer : Z/271111</text:p>
            <text:p text:style-name="common-al">Verzenddatum besluit : 1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1111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3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3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1111</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Goed Wonen Gemert, Den Elding te Gemert</meta:user-defined>
    <meta:user-defined meta:name="OVERHEIDop.datumEindeReactietermijn">2026-09-28</meta:user-defined>
    <meta:user-defined meta:name="OVERHEIDop.TilID/OVERHEIDop.terinzageleggingOP">til-2026-32731</meta:user-defined>
    <meta:user-defined meta:name="DCTERMS.W3CDTF/DCTERMS.available">2026-08-19</meta:user-defined>
    <meta:user-defined meta:name="DCTERMS.W3CDTF/OVERHEIDop.jaargang">2026</meta:user-defined>
    <meta:user-defined meta:name="OVERHEIDop.publicationIssue">14138</meta:user-defined>
    <meta:user-defined meta:name="OVERHEIDop.PrbID/DC.identifier">prb-2026-14138</meta:user-defined>
    <meta:user-defined meta:name="OVERHEIDop.versieInformatie"/>
  </office:meta>
</office:document-meta>
</file>