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flora- en fauna-activiteit locatie De Hoeven 16-26 (even nummers) te Beek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wet verleend voor de flora- en fauna-activiteit namelijk de mitigatie en compensatie voor de gewone dwergvleermuis in relatie tot voorgenomen woningrenovatie.</text:p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5128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5128. De termijn om bezwaar te maken begint op de dag na de verzending van het besluit. I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>Gedeputeerde Staten van Gelderland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13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Provincie Gelderland Omgevingswet flora- en fauna-activiteit locatie De Hoeven 16-26 (even nummers) te Beekbergen</meta:user-defined>
    <meta:user-defined meta:name="OVERHEIDop.datumEindeReactietermijn">2026-09-30</meta:user-defined>
    <meta:user-defined meta:name="OVERHEIDop.TilID/OVERHEIDop.terinzageleggingOP">til-2026-32729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137</meta:user-defined>
    <meta:user-defined meta:name="OVERHEIDop.PrbID/DC.identifier">prb-2026-14137</meta:user-defined>
    <meta:user-defined meta:name="OVERHEIDop.versieInformatie"/>
  </office:meta>
</office:document-meta>
</file>