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800 en N801 in Barneveld en E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ontheffing kaartleesrit 28e Memorial Maus Gatsonides 26-9-2026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195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195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13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3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Provincie Gelderland Omgevingsverordening Gelderland, locatie provinciale weg N800 en N801 in Barneveld en Ede</meta:user-defined>
    <meta:user-defined meta:name="OVERHEIDop.datumEindeReactietermijn">2026-09-30</meta:user-defined>
    <meta:user-defined meta:name="OVERHEIDop.TilID/OVERHEIDop.terinzageleggingOP">til-2026-32720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131</meta:user-defined>
    <meta:user-defined meta:name="OVERHEIDop.PrbID/DC.identifier">prb-2026-14131</meta:user-defined>
    <meta:user-defined meta:name="OVERHEIDop.versieInformatie"/>
  </office:meta>
</office:document-meta>
</file>