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een vergunningsaanvraag voor het in gebruik nemen van twee werkterreinen aan de rechterzijde van de N764, provinciale weg Zwolle - Kampen, ter hoogte van hectometerpunt 11.475 en onder de N764, provinciale weg Zwolle - Kampen, ter hoogte van hectometerpunt 12.1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Overijssel hebben op 16 juli 2026 een vergunningsaanvraag ontvangen voor het in gebruik nemen van twee werkterreinen aan de rechterzijde van de N764, provinciale weg Zwolle - Kampen, ter hoogte van hectometerpunt 11.475 en onder de N764, provinciale weg Zwolle - Kampen, ter hoogte van hectometerpunt 12.100.</text:p>
            <text:p text:style-name="common-al">Gedeputeerde Staten hebben besloten dat de vergunning wordt verleend.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8899 bellen. In het besluit kunt u lezen over de mogelijkheid voor het indienen van bezwaar. De termijn voor het indienen van bezwaar eindigt op 28 september 2026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412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2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2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5979</meta:user-defined>
    <meta:user-defined meta:name="DCTERMS.abstract">Besluit op een vergunningsaanvraag voor het in gebruik nemen van twee werkterreinen aan de rechterzijde van de N764, provinciale weg Zwolle - Kampen, ter hoogte van hectometerpunt 11.475 en onder de N764, provinciale weg Zwolle - Kampen, ter hoogte van hectometerpunt 12.100</meta:user-defined>
    <dc:language>nl</dc:language>
    <meta:user-defined meta:name="OVERHEIDop.locatietype/OVERHEIDop.gebiedsmarkering">Vlak</meta:user-defined>
    <meta:user-defined meta:name="DC.title">Besluit op een vergunningsaanvraag voor het in gebruik nemen van twee werkterreinen aan de rechterzijde van de N764, provinciale weg Zwolle - Kampen, ter hoogte van hectometerpunt 11.475 en onder de N764, provinciale weg Zwolle - Kampen, ter hoogte van hectometerpunt 12.100</meta:user-defined>
    <meta:user-defined meta:name="DCTERMS.W3CDTF/DCTERMS.available">2026-08-19</meta:user-defined>
    <meta:user-defined meta:name="DCTERMS.W3CDTF/OVERHEIDop.jaargang">2026</meta:user-defined>
    <meta:user-defined meta:name="OVERHEIDop.publicationIssue">14126</meta:user-defined>
    <meta:user-defined meta:name="OVERHEIDop.PrbID/DC.identifier">prb-2026-14126</meta:user-defined>
    <meta:user-defined meta:name="OVERHEIDop.versieInformatie"/>
  </office:meta>
</office:document-meta>
</file>