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Weidepark (De Klamp Fase 2), Heerhugowaard - Ontgrondingsactiviteit - Building4you Development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Ontgrondingsactiviteit voor de ontwikkeling voor nieuwbouwproject Weidepark (De Klamp Fase 2)</text:p>
            <text:p text:style-name="common-al">Aanvrager: Building4you Developments b.v.</text:p>
            <text:p text:style-name="common-al">Zaaknummer: OD2026-0048857</text:p>
            <text:p text:style-name="common-al">DSO nummer: 2026072801464</text:p>
            <text:p text:style-name="common-al">Ontvangstdatum aanvraag: 28-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8857</meta:user-defined>
    <meta:user-defined meta:name="DCTERMS.abstract">Ontgrondingsactiviteit</meta:user-defined>
    <dc:language>nl</dc:language>
    <meta:user-defined meta:name="OVERHEIDop.locatietype/OVERHEIDop.gebiedsmarkering">Vlak</meta:user-defined>
    <meta:user-defined meta:name="DC.title">Aanvraag vergunning ontvangen - Weidepark (De Klamp Fase 2), Heerhugowaard - Ontgrondingsactiviteit - Building4you Developments b.v.</meta:user-defined>
    <meta:user-defined meta:name="DCTERMS.W3CDTF/DCTERMS.available">2026-08-19</meta:user-defined>
    <meta:user-defined meta:name="DCTERMS.W3CDTF/OVERHEIDop.jaargang">2026</meta:user-defined>
    <meta:user-defined meta:name="OVERHEIDop.publicationIssue">14124</meta:user-defined>
    <meta:user-defined meta:name="OVERHEIDop.PrbID/DC.identifier">prb-2026-14124</meta:user-defined>
    <meta:user-defined meta:name="OVERHEIDop.versieInformatie"/>
  </office:meta>
</office:document-meta>
</file>