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Bijdorplaan 12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text:p>
            <text:p text:style-name="common-al">dwergvleermuis i.v.m. het uitvoeren van sloopwerkzaamheden, nieuwbouwwerkzaamheden en rooi-werkzaamheden aan de <text:span text:style-name="nadrukvet">Bijdorplaan 12, 2713 RR te Zoetermeer.</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7 augustus 2026. Een belanghebbende kan tot en met 2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362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werkzaamheden, nieuwbouwwerkzaamheden en rooi-werkzaamheden met de aanwezigheid van beschermde diersoorten</meta:user-defined>
    <dc:language>nl</dc:language>
    <meta:user-defined meta:name="OVERHEIDop.locatietype/OVERHEIDop.gebiedsmarkering">Adres</meta:user-defined>
    <meta:user-defined meta:name="DC.title">Kennisgeving beschikking omgevingsvergunning, Bijdorplaan 12 te Zoetermeer</meta:user-defined>
    <meta:user-defined meta:name="DCTERMS.W3CDTF/DCTERMS.available">2026-08-19</meta:user-defined>
    <meta:user-defined meta:name="DCTERMS.W3CDTF/OVERHEIDop.jaargang">2026</meta:user-defined>
    <meta:user-defined meta:name="OVERHEIDop.publicationIssue">14121</meta:user-defined>
    <meta:user-defined meta:name="OVERHEIDop.PrbID/DC.identifier">prb-2026-14121</meta:user-defined>
    <meta:user-defined meta:name="OVERHEIDop.versieInformatie"/>
  </office:meta>
</office:document-meta>
</file>