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Woningbouwvereniging Bergopwaarts, Pastoor van Haarenstraat 2-38, 40 en 42, 5759 RT te Helenav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Bedrijf : Woningbouwvereniging Bergopwaarts</text:p>
            <text:p text:style-name="common-al">Locatie : Pastoor van Haarenstraat 2-38, 40 en 42, 5759 RT te Helenaveen, in de gemeente Deurne</text:p>
            <text:p text:style-name="common-al">Activiteit : flora- en fauna- activiteit</text:p>
            <text:p text:style-name="common-al">Voor : de gevolgen ten aanzien van beschermde dier- en/of plantsoorten vanwege de renovatie en isolatie van woningen</text:p>
            <text:p text:style-name="common-al">Aanvraagdatum : 23 februari 2026</text:p>
            <text:p text:style-name="common-al">DSO-kenmerk : 2026022301028</text:p>
            <text:p text:style-name="common-al">Zaaknummer : Z/275184</text:p>
            <text:p text:style-name="common-al">Verzenddatum besluit : 17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7 augustus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275184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11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1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1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275184</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Provincie Noord-Brabant – besluit aanvraag omgevingsvergunning - Woningbouwvereniging Bergopwaarts, Pastoor van Haarenstraat 2-38, 40 en 42, 5759 RT te Helenaveen</meta:user-defined>
    <meta:user-defined meta:name="OVERHEIDop.datumEindeReactietermijn">2026-09-28</meta:user-defined>
    <meta:user-defined meta:name="OVERHEIDop.TilID/OVERHEIDop.terinzageleggingOP">til-2026-32694</meta:user-defined>
    <meta:user-defined meta:name="DCTERMS.W3CDTF/DCTERMS.available">2026-08-19</meta:user-defined>
    <meta:user-defined meta:name="DCTERMS.W3CDTF/OVERHEIDop.jaargang">2026</meta:user-defined>
    <meta:user-defined meta:name="OVERHEIDop.publicationIssue">14112</meta:user-defined>
    <meta:user-defined meta:name="OVERHEIDop.PrbID/DC.identifier">prb-2026-14112</meta:user-defined>
    <meta:user-defined meta:name="OVERHEIDop.versieInformatie"/>
  </office:meta>
</office:document-meta>
</file>