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Stichting Area, Complex RA02 aan de Bosveld, postcodegebied 5403 te U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 Stichting Area</text:p>
            <text:p text:style-name="common-al">Locatie : Complex RA02 aan de Bosveld, postcodegebied 5403 te Uden, in de gemeente Maashorst</text:p>
            <text:p text:style-name="common-al">Activiteit : flora- en fauna- activiteit</text:p>
            <text:p text:style-name="common-al">Voor : de gevolgen ten aanzien van beschermde dier- en/of plantsoorten vanwege de renovatie van 68 appartementen van complex RA02</text:p>
            <text:p text:style-name="common-al">Aanvraagdatum : 23 maart 2026</text:p>
            <text:p text:style-name="common-al">DSO-kenmerk : 2026032301587</text:p>
            <text:p text:style-name="common-al">Zaaknummer : Z/501891</text:p>
            <text:p text:style-name="common-al">Verzenddatum besluit : 17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7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501891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11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1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1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1891</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Provincie Noord-Brabant – besluit aanvraag omgevingsvergunning - Stichting Area, Complex RA02 aan de Bosveld, postcodegebied 5403 te Uden</meta:user-defined>
    <meta:user-defined meta:name="OVERHEIDop.datumEindeReactietermijn">2026-09-28</meta:user-defined>
    <meta:user-defined meta:name="OVERHEIDop.TilID/OVERHEIDop.terinzageleggingOP">til-2026-32692</meta:user-defined>
    <meta:user-defined meta:name="DCTERMS.W3CDTF/DCTERMS.available">2026-08-19</meta:user-defined>
    <meta:user-defined meta:name="DCTERMS.W3CDTF/OVERHEIDop.jaargang">2026</meta:user-defined>
    <meta:user-defined meta:name="OVERHEIDop.publicationIssue">14111</meta:user-defined>
    <meta:user-defined meta:name="OVERHEIDop.PrbID/DC.identifier">prb-2026-14111</meta:user-defined>
    <meta:user-defined meta:name="OVERHEIDop.versieInformatie"/>
  </office:meta>
</office:document-meta>
</file>