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46 en N348, km N346 tussen 1,750 en 1,850 en de N348 km 31,840 links en rechts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aanleg tijdelijke uitwegen N346 en N348 t.b.v. Zutphen Stroomt baggerdepot &amp; gronddepot tot 31-12-2029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8195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8195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0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oonplaats</meta:user-defined>
    <meta:user-defined meta:name="DC.title">Provincie Gelderland Omgevingsverordening Gelderland, locatie provinciale weg N346 en N348, km N346 tussen 1,750 en 1,850 en de N348 km 31,840 links en rechts in Zutphen</meta:user-defined>
    <meta:user-defined meta:name="OVERHEIDop.datumEindeReactietermijn">2026-09-30</meta:user-defined>
    <meta:user-defined meta:name="OVERHEIDop.TilID/OVERHEIDop.terinzageleggingOP">til-2026-32685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07</meta:user-defined>
    <meta:user-defined meta:name="OVERHEIDop.PrbID/DC.identifier">prb-2026-14107</meta:user-defined>
    <meta:user-defined meta:name="OVERHEIDop.versieInformatie"/>
  </office:meta>
</office:document-meta>
</file>