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plaatsen van tijdelijke bewegwijzering op de hoofdrijbaan en parallelweg van de N764, provinciale weg Zwolle - Kampen, tussen hectometerpunten 10.640 en 12.790, vanwege onderhoud aan de Molen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3 juli 2026 een vergunningsaanvraag ontvangen voor het plaatsen van tijdelijke bewegwijzering op de hoofdrijbaan en parallelweg van de N764, provinciale weg Zwolle - Kampen, tussen hectometerpunten 10.640 en 12.790, vanwege onderhoud aan de Molenbrug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8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1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6291</meta:user-defined>
    <meta:user-defined meta:name="DCTERMS.abstract">Besluit op een vergunningsaanvraag voor het plaatsen van tijdelijke bewegwijzering op de hoofdrijbaan en parallelweg van de N764, provinciale weg Zwolle - Kampen, tussen hectometerpunten 10.640 en 12.790, vanwege onderhoud aan de Molenbrug</meta:user-defined>
    <dc:language>nl</dc:language>
    <meta:user-defined meta:name="OVERHEIDop.locatietype/OVERHEIDop.gebiedsmarkering">Vlak</meta:user-defined>
    <meta:user-defined meta:name="DC.title">Besluit op een vergunningsaanvraag voor het plaatsen van tijdelijke bewegwijzering op de hoofdrijbaan en parallelweg van de N764, provinciale weg Zwolle - Kampen, tussen hectometerpunten 10.640 en 12.790, vanwege onderhoud aan de Molenbrug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04</meta:user-defined>
    <meta:user-defined meta:name="OVERHEIDop.PrbID/DC.identifier">prb-2026-14104</meta:user-defined>
    <meta:user-defined meta:name="OVERHEIDop.versieInformatie"/>
  </office:meta>
</office:document-meta>
</file>