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Wenckebachstraat 1, Velsen-Noord - Gebruiken, over- en opslag en inzet DRI fines - Tata Steel IJmuiden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gebruiken, op- en overslaan en inzetten van DRI fines bij de werkeenheid Sinterfabriek</text:p>
            <text:p text:style-name="common-al">Aanvrager: Tata Steel IJmuiden B.V.</text:p>
            <text:p text:style-name="common-al">Zaaknummer: OD2026-0040928</text:p>
            <text:p text:style-name="common-al">DSO nummer: 2026062501770</text:p>
            <text:p text:style-name="common-al">Ontvangstdatum aanvraag: 25-06-2026</text:p>
            <text:p text:style-name="common-al">Namens: Provincie Noord-Holland</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410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0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40928</meta:user-defined>
    <meta:user-defined meta:name="DCTERMS.abstract">het op- en overslaan en inzetten van DRI fines bij de werkeenheid Sinterfabriek</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Wenckebachstraat 1, Velsen-Noord - Gebruiken, over- en opslag en inzet DRI fines - Tata Steel IJmuiden B.V.</meta:user-defined>
    <meta:user-defined meta:name="DCTERMS.W3CDTF/DCTERMS.available">2026-08-19</meta:user-defined>
    <meta:user-defined meta:name="DCTERMS.W3CDTF/OVERHEIDop.jaargang">2026</meta:user-defined>
    <meta:user-defined meta:name="OVERHEIDop.publicationIssue">14103</meta:user-defined>
    <meta:user-defined meta:name="OVERHEIDop.PrbID/DC.identifier">prb-2026-14103</meta:user-defined>
    <meta:user-defined meta:name="OVERHEIDop.versieInformatie"/>
  </office:meta>
</office:document-meta>
</file>