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Kennisgeving ontwerp-onteigeningsbeschikking N264.36 deel Nieuwedijk</text:p>
      <text:section text:name="zakelijke-mededeling_id1-3-2" text:style-name="zakelijke-mededeling">
        <text:section text:name="zakelijke-mededeling-tekst_id1-3-2-1" text:style-name="zakelijke-mededeling-tekst">
          <text:section text:name="tekst_id1-3-2-1-1" text:style-name="tekst">
            <text:p text:style-name="common-al">Voor de aanpassing aan de provinciale weg N264 (gedeelte Nieuwedijk) op basis van het bestemmingsplan ‘N264 deeltraject 1’ zijn gronden nodig. Het college van Gedeputeerde Staten van Noord-Brabant deelt mede dat, ingevolge artikel 16.33d, eerste lid van de Omgevingswet, een ontwerp-onteigeningsbeschikking met de daaraan ten grondslag liggende stukken ter inzage zal worden gelegd.</text:p>
            <text:p text:style-name="common-al">De ontwerp-onteigeningsbeschikking wijst onroerende zaken ter onteigening aan in de gemeente Maashorst die nodig zijn voor het realiseren van de aanpassingen aan de provinciale weg N264 op het tracé Nieuwedijk.</text:p>
            <text:p text:style-name="common-al">
            <text:span text:style-name="nadrukvet">Terinzagelegging</text:span>
          </text:p>
            <text:p text:style-name="common-al">Op de voorbereiding van een onteigeningsbeschikking is de uniforme openbare voorbereidingsprocedure van afdeling 3.4 van de Algemene wet bestuursrecht van toepassing.</text:p>
            <text:p text:style-name="common-al">Gedeputeerde Staten van Noord-Brabant hebben op 7 juli 2026 de ontwerp-onteigeningsbeschikking ‘N264.36 deel Nieuwedijk’ vastgesteld. Vanwege de vakantieperiode vindt de terinzagelegging enige weken later plaats. Vandaar dat de ontwerp-onteigeningsbeschikking met bijlagen en de bijbehorende stukken ter inzage wordt gelegd van <text:span text:style-name="nadrukvet">dinsdag 25 augustus 2026 tot en met dinsdag 6 oktober 2026.</text:span> Tijdens openingstijden kunt u deze inzien op de volgende locaties:</text:p>
            <text:list text:style-name="id1-3-2-1-1-6">
              <text:list-item text:style-override="id1-3-2-1-1-6-1">
                <text:number>-</text:number>
                <text:p text:style-name="al">Gemeentehuis Maashorst, Markt 145, 5401 EJ Uden;</text:p>
              </text:list-item>
              <text:list-item text:style-override="id1-3-2-1-1-6-2">
                <text:number>-</text:number>
                <text:p text:style-name="al">Provinciehuis Noord-Brabant: Brabantlaan 1, 5216 TV ’s-Hertogenbosch.</text:p>
              </text:list-item>
            </text:list>
            <text:p text:style-name="common-al">Maak voor beide locaties een telefonische afspraak via 073 681 28 12 of via de contactknop op <text:a xlink:href="http://www.Brabant.nl" xlink:type="simple">www.Brabant.nl</text:a> klik op ‘<text:span text:style-name="nadrukcur">ik wil een vraag stellen</text:span>’. In het blokje ‘<text:span text:style-name="nadrukcur">Heb je een vraag aan de provincie?’ </text:span>kunt u klikken op ‘<text:span text:style-name="nadrukcur">naar het formulier</text:span>’’.</text:p>
            <text:p text:style-name="common-al">U kunt dit besluit en de bijbehorende stukken gedurende de bovengenoemde periode digitaal bekijken via het digitale publicatieblad op officielebekendmakingen.nl. De documenten zijn in deze publicatie te vinden onder “Bekijk documenten” (zie linker kolom)</text:p>
            <text:p text:style-name="common-al">Voor zover de stukken privacygevoelige informatie bevatten (logboeken minnelijk overleg met bijlagen), liggen deze niet voor iedereen ter inzage. Belanghebbenden kunnen de op hen betrekking hebbende documenten gedurende de voormelde termijn van de terinzagelegging op beide locaties inzien na het tonen van een geldige legitimatie. Een vertegenwoordiger van een belanghebbende kan het logboek ook inzien. Deze vertegenwoordiger moet zich daarvoor legitimeren en ook een schriftelijke machtiging van de belanghebbende(n) kunnen overleggen. </text:p>
            <text:p text:style-name="common-al">Voor het inzien van deze informatie kunt u een afspraak maken via het <text:a xlink:href="https://www.formdesk.com/provincienoordbrabant/M382308_Nederlandstalige_Vraag_Brabantloket" xlink:type="simple"><text:span text:style-name="nadrukondlijn">vragenformulier op Brabant.nl</text:span></text:a> of telefonisch via 073 681 28 12. Vermeld duidelijk dat u een logboek met privacy-gevoelige informatie wilt inzien én op welke locatie u dat wilt. </text:p>
            <text:p text:style-name="common-al">
            <text:span text:style-name="nadrukvet">Zienswijzen</text:span>
          </text:p>
            <text:p text:style-name="common-al">Belanghebbenden kunnen binnen de bovengenoemde termijn mondeling of schriftelijk zienswijzen over de ontwerponteigeningsbeschikking naar voren brengen.</text:p>
            <text:p text:style-name="common-al">Uw zienswijze kunt u onder vermelding van kenmerk “C2377663 zienswijze N264”:</text:p>
            <text:list text:style-name="id1-3-2-1-1-14">
              <text:list-item text:style-override="id1-3-2-1-1-14-1">
                <text:number>-</text:number>
                <text:p text:style-name="al">per e-mail sturen naar <text:a xlink:href="mailto:Vastgoedrealestate@Brabant.nl" xlink:type="simple"><text:span text:style-name="nadrukondlijn">Vastgoedrealestate@Brabant.nl</text:span></text:a>, of;</text:p>
              </text:list-item>
              <text:list-item text:style-override="id1-3-2-1-1-14-2">
                <text:number>-</text:number>
                <text:p text:style-name="al">per post sturen naar: Provincie Noord-Brabant t.a.v. R.M.J. Akkermans, Postbus 90151, 5200 MC 's-Hertogenbosch. Vermeld duidelijk uw naam, adresgegevens en ons kenmerk in uw zienswijze.</text:p>
              </text:list-item>
            </text:list>
            <text:p text:style-name="common-al">Voor het mondeling naar voren brengen van uw zienswijze kunt u tijdens werkdagen telefonisch een afspraak maken met het Brabantloket via 073 681 28 12 of e-mail: <text:a xlink:href="mailto:Vastgoedrealestate@Brabant.nl" xlink:type="simple"><text:span text:style-name="nadrukondlijn">Vastgoedrealestate@Brabant.nl</text:span></text:a>. Let erop dat <text:span text:style-name="nadrukondlijn">het gesprek</text:span> plaatsvindt binnen de wettelijke termijn, dus vóór 6 oktober 2026. </text:p>
            <text:p text:style-name="common-al">
            <text:span text:style-name="nadrukvet">Verdere procedure:</text:span>
          </text:p>
            <text:p text:style-name="common-al">Alle zienswijzen worden verwerkt in een zienswijzennota. Provinciale Staten betrekken de ingediende zienswijzen bij hun besluitvorming over de onteigeningsbeschikking. Naar verwachting vindt de besluitvorming hierover plaats rond de jaarwisseling. Vervolgens ligt dat besluit zes weken ter inzage. Tijdens deze termijn kunnen belanghebbenden bedenkingen indienen bij de rechtbank. Binnen deze termijn zullen Provinciale Staten de rechtbank verzoeken de beschikking te bekrachtigen.</text:p>
            <text:p text:style-name="common-al">Meer informatie over de onteigeningsprocedure kunt u vinden op de website van de Rijksoverheid: Onteigeningsprocedure–Informatiepunt Leefomgeving:</text:p>
            <text:p text:style-name="common-al">
            <text:a xlink:href="https://iplo.nl/thema/ruimtelijke-ontwikkelingen/instrumenten-grondbeleid/onteigening/onteigeningsprocedure/" xlink:type="simple">
              <text:span text:style-name="nadrukondlijn">https://iplo.nl/thema/ruimtelijke-ontwikkelingen/instrumenten-grondbeleid/onteigening/onteigeningsprocedure/</text:span>
            </text:a>
          </text:p>
            <text:p text:style-name="common-al">
            <text:span text:style-name="nadrukvet">INFORMATIE </text:span>
          </text:p>
            <text:p text:style-name="last-al">Voor vragen en nadere informatie over de ontwerpbeschikking kunt u contact op nemen met Ralph Akkermans via 06 – 1171 39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Ruimte en infrastructuur | Organisatie en beleid</meta:user-defined>
    <dc:language>nl</dc:language>
    <meta:user-defined meta:name="OVERHEIDop.locatietype/OVERHEIDop.gebiedsmarkering">Provincie</meta:user-defined>
    <meta:user-defined meta:name="DC.title">Kennisgeving ontwerp-onteigeningsbeschikking N264.36 deel Nieuwedijk</meta:user-defined>
    <meta:user-defined meta:name="OVERHEIDop.datumEindeReactietermijn">2026-10-07</meta:user-defined>
    <meta:user-defined meta:name="OVERHEIDop.TilID/OVERHEIDop.terinzageleggingOP">til-2026-32414</meta:user-defined>
    <meta:user-defined meta:name="DCTERMS.W3CDTF/DCTERMS.available">2026-08-24</meta:user-defined>
    <meta:user-defined meta:name="DCTERMS.W3CDTF/OVERHEIDop.jaargang">2026</meta:user-defined>
    <meta:user-defined meta:name="OVERHEIDop.publicationIssue">14102</meta:user-defined>
    <meta:user-defined meta:name="OVERHEIDop.PrbID/DC.identifier">prb-2026-14102</meta:user-defined>
    <meta:user-defined meta:name="OVERHEIDop.versieInformatie"/>
  </office:meta>
</office:document-meta>
</file>