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Besluit op een aanvraag voor een vergunning voor het aanleggen van een uitweg op de N764, provinciale weg Zwolle - Kampen ter hoogte van hectometerpunt 6.0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Deze publicatie betreft een rectificatie omdat in de initiële publicatie ten onrechte is opgenomen dat deze vergunning is verleend. De oorspronkelijke publicatie is op 17 augustus 2026 bekendgemaakt, beschikbaar via Provinciaal blad 2026, 14029.]</text:span>
          </text:p>
            <text:p text:style-name="common-al">Gedeputeerde Staten van Overijssel hebben op 17 januari 2026 een aanvraag ontvangen voor een vergunning voor het aanleggen van een uitweg op de N764, provinciale weg Zwolle - Kampen ter hoogte van hectometerpunt 6.060.</text:p>
            <text:p text:style-name="common-al">Gedeputeerde Staten hebben besloten dat het verzoek voor een vergunning wordt geweigerd.</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8899 bellen. In het besluit kunt u lezen over de mogelijkheid voor het indienen van bezwaar. De termijn voor het indienen van bezwaar eindigt op 23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1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526</meta:user-defined>
    <meta:user-defined meta:name="DCTERMS.abstract">[Rectificatie] Besluit op een aanvraag voor een vergunning voor het aanleggen van een uitweg op de N764, provinciale weg Zwolle - Kampen ter hoogte van hectometerpunt 6.060</meta:user-defined>
    <dc:language>nl</dc:language>
    <meta:user-defined meta:name="OVERHEIDop.locatietype/OVERHEIDop.gebiedsmarkering">Vlak</meta:user-defined>
    <meta:user-defined meta:name="DC.title">[Rectificatie] Besluit op een aanvraag voor een vergunning voor het aanleggen van een uitweg op de N764, provinciale weg Zwolle - Kampen ter hoogte van hectometerpunt 6.060</meta:user-defined>
    <meta:user-defined meta:name="DCTERMS.W3CDTF/DCTERMS.available">2026-08-19</meta:user-defined>
    <meta:user-defined meta:name="DCTERMS.W3CDTF/OVERHEIDop.jaargang">2026</meta:user-defined>
    <meta:user-defined meta:name="OVERHEIDop.publicationIssue">14101</meta:user-defined>
    <meta:user-defined meta:name="OVERHEIDop.PrbID/DC.identifier">prb-2026-14101</meta:user-defined>
    <meta:user-defined meta:name="OVERHEIDop.versieInformatie"/>
  </office:meta>
</office:document-meta>
</file>