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voor het uitvoeren van conserveringswerkzaamheden aan vakwerkmasten in de gemeenten Medemblik en Hoorn op de provinciale weg N307 vanaf km 30.394 t/m km 30.609, ingetrokken op 13 augustus 2026, zaaknummer ONH003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Provincie Noord-Holland heeft de aanvraag geregistreerd onder kenmerk: ONH00319 voor het het uitvoeren van conserveringswerkzaamheden aan vakwerkmasten in de gemeenten Medemblik en Hoorn in de provinciale weg N307 vanaf 30.394 t/m 30.609. De aanvraag is op verzoek van de aanvrager op 13 augustus 2026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0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Intrekking aanvraag omgevingsvergunning voor het uitvoeren van conserveringswerkzaamheden aan vakwerkmasten in de gemeenten Medemblik en Hoorn op de provinciale weg N307 vanaf km 30.394 t/m km 30.609, ingetrokken op 13 augustus 2026, zaaknummer ONH00319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90</meta:user-defined>
    <meta:user-defined meta:name="OVERHEIDop.PrbID/DC.identifier">prb-2026-14090</meta:user-defined>
    <meta:user-defined meta:name="OVERHEIDop.versieInformatie"/>
  </office:meta>
</office:document-meta>
</file>