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weigering omgevingsvergunning voor een flora- en fauna-activiteit – Dalerve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weigeren voor:</text:p>
            <text:p text:style-name="common-al">Schadebestrijding van roek, locatie; Dalerveensestraat te Dalerveen.</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0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Lijn</meta:user-defined>
    <meta:user-defined meta:name="DC.title">Terinzagelegging weigering omgevingsvergunning voor een flora- en fauna-activiteit – Dalerveen</meta:user-defined>
    <meta:user-defined meta:name="OVERHEIDop.datumEindeReactietermijn">2026-09-30</meta:user-defined>
    <meta:user-defined meta:name="OVERHEIDop.TilID/OVERHEIDop.terinzageleggingOP">til-2026-32614</meta:user-defined>
    <meta:user-defined meta:name="DCTERMS.W3CDTF/DCTERMS.available">2026-08-19</meta:user-defined>
    <meta:user-defined meta:name="DCTERMS.W3CDTF/OVERHEIDop.jaargang">2026</meta:user-defined>
    <meta:user-defined meta:name="OVERHEIDop.publicationIssue">14086</meta:user-defined>
    <meta:user-defined meta:name="OVERHEIDop.PrbID/DC.identifier">prb-2026-14086</meta:user-defined>
    <meta:user-defined meta:name="OVERHEIDop.versieInformatie"/>
  </office:meta>
</office:document-meta>
</file>