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Langesteeg 3 Bennek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Natura 2000 nabij Langesteeg 3 te Bennekom</text:p>
            <text:p text:style-name="common-al">Provincie Gelderland heeft op 13-08-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last-al">026 359 99 99 onder vermelding van het zaaknummer 2026-01152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08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8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8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Langesteeg 3 Bennekom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82</meta:user-defined>
    <meta:user-defined meta:name="OVERHEIDop.PrbID/DC.identifier">prb-2026-14082</meta:user-defined>
    <meta:user-defined meta:name="OVERHEIDop.versieInformatie"/>
  </office:meta>
</office:document-meta>
</file>