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leggen elektriciteitskabel langs de provinciale weg N294, Sittard - Urmond, van kilometrering 3.8 tot kilometrering 3.9, aan de linkerzijde van de weg, omgeving Slagboomweg 39, 6129GA Ur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94, Sittard - Urmond, van kilometrering 3.8 tot kilometrering 3.9, aan de linkerzijde van de weg, omgeving Slagboomweg 39, 6129GA Urmond</text:p>
            <text:p text:style-name="common-al">Aangevraagde activiteit(en): activiteit in het beperkingengebied provinciale wegen</text:p>
            <text:p text:style-name="common-al">Betreft: Verleggen elektriciteitskabel N294 3.8 - 3.9 Enexis</text:p>
            <text:p text:style-name="common-al">Aanvraagdatum: 1 juni 2026</text:p>
            <text:p text:style-name="common-al">Zaaknummer: Z2026-00001209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07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0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rleggen elektriciteitskabel langs de provinciale weg N294, Sittard - Urmond, van kilometrering 3.8 tot kilometrering 3.9, aan de linkerzijde van de weg, omgeving Slagboomweg 39, 6129GA Urmo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70</meta:user-defined>
    <meta:user-defined meta:name="OVERHEIDop.PrbID/DC.identifier">prb-2026-14070</meta:user-defined>
    <meta:user-defined meta:name="OVERHEIDop.versieInformatie"/>
  </office:meta>
</office:document-meta>
</file>