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20 km. 19.2-20.8 en N320 km. 28.5-30.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tijdelijke verkeersmaatregelen en inzet verkeersregelaars t.b.v. Lampjes optocht De Betuwe 2026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843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843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Provincie Gelderland Omgevingsverordening Gelderland, locatie provinciale weg N320 km. 19.2-20.8 en N320 km. 28.5-30.0.</meta:user-defined>
    <meta:user-defined meta:name="OVERHEIDop.datumEindeReactietermijn">2026-09-29</meta:user-defined>
    <meta:user-defined meta:name="OVERHEIDop.TilID/OVERHEIDop.terinzageleggingOP">til-2026-32577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61</meta:user-defined>
    <meta:user-defined meta:name="OVERHEIDop.PrbID/DC.identifier">prb-2026-14061</meta:user-defined>
    <meta:user-defined meta:name="OVERHEIDop.versieInformatie"/>
  </office:meta>
</office:document-meta>
</file>