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penen/dichten handhole tbv laswerkzaamheden glasvezel / HDPE-buis langs de provinciale weg N276, Brunssum - St. Joost, van kilometrering 14.8 tot kilometrering 14.9, aan de linkerzijde van de weg. In de omgeving van Eggerweg 4, 6135LG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6, Brunssum - St. Joost, van kilometrering 14.8 tot kilometrering 14.9, aan de linkerzijde van de weg. In de omgeving van Eggerweg 4, 6135LG Sittard</text:p>
            <text:p text:style-name="common-al">Aangevraagde activiteit(en): activiteit in het beperkingengebied provinciale wegen</text:p>
            <text:p text:style-name="common-al">Betreft: Openen/dichten handhole tbv laswerkzaamheden glasvezel / HDPE-buis</text:p>
            <text:p text:style-name="common-al">Aanvraagdatum: 19 juni 2026</text:p>
            <text:p text:style-name="common-al">Zaaknummer: Z2026-00001398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05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9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Openen/dichten handhole tbv laswerkzaamheden glasvezel / HDPE-buis langs de provinciale weg N276, Brunssum - St. Joost, van kilometrering 14.8 tot kilometrering 14.9, aan de linkerzijde van de weg. In de omgeving van Eggerweg 4, 6135LG Sitt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58</meta:user-defined>
    <meta:user-defined meta:name="OVERHEIDop.PrbID/DC.identifier">prb-2026-14058</meta:user-defined>
    <meta:user-defined meta:name="OVERHEIDop.versieInformatie"/>
  </office:meta>
</office:document-meta>
</file>