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wijziging omgevingsvergunning Marathonweg e.o. te Amsterdam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5 augustus 2026 een wijziging voor een omgevingsvergunning ontvangen. Het gaat over renovatie van de gevels en de daken van het wooncomplex gelegen aan Marathonweg e.o. te Amsterdam te Amsterdam. De aanvraag is geregistreerd onder het kenmerk OMG-088370/Z26-0827569.</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370/Z26-082756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0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370/Z26-0827569 Renovatie Marathonweg e.o. Amsterdam	</meta:user-defined>
    <dc:language>nl</dc:language>
    <meta:user-defined meta:name="OVERHEIDop.locatietype/OVERHEIDop.gebiedsmarkering">Vlak</meta:user-defined>
    <meta:user-defined meta:name="DC.title">Ontvangst aanvraag wijziging omgevingsvergunning Marathonweg e.o. te Amsterdam (flora- en fauna)</meta:user-defined>
    <meta:user-defined meta:name="DCTERMS.W3CDTF/DCTERMS.available">2026-08-18</meta:user-defined>
    <meta:user-defined meta:name="DCTERMS.W3CDTF/OVERHEIDop.jaargang">2026</meta:user-defined>
    <meta:user-defined meta:name="OVERHEIDop.publicationIssue">14055</meta:user-defined>
    <meta:user-defined meta:name="OVERHEIDop.PrbID/DC.identifier">prb-2026-14055</meta:user-defined>
    <meta:user-defined meta:name="OVERHEIDop.versieInformatie"/>
  </office:meta>
</office:document-meta>
</file>