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voeren van graafwerkzaamheden voor het opschonen van een gasafsluiterstoof in de gemeente Hollands Kroon in de provinciale weg N240 vanaf 3.904 t/m 3.904, verzonden 13 augustus 2026, zaaknummer ONH003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uitvoeren van graafwerkzaamheden voor het opschonen van een gasafsluiterstoof in de gemeente Hollands Kroon in de provinciale weg N240 vanaf 3.904 t/m 3.904.</text:p>
            <text:p text:style-name="common-al">De vergunning is geregistreerd onder kenmerk: ONH00301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24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05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uitvoeren van graafwerkzaamheden voor het opschonen van een gasafsluiterstoof in de gemeente Hollands Kroon in de provinciale weg N240 vanaf 3.904 t/m 3.904, verzonden 13 augustus 2026, zaaknummer ONH00301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54</meta:user-defined>
    <meta:user-defined meta:name="OVERHEIDop.PrbID/DC.identifier">prb-2026-14054</meta:user-defined>
    <meta:user-defined meta:name="OVERHEIDop.versieInformatie"/>
  </office:meta>
</office:document-meta>
</file>