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plaatsen van een geluidsscherm in de gemeente Drechterland op de provinciale weg N505 vanaf km 2.414 t/m km 2.652, ingetrokken op 13 augustus 2026, zaaknummer ONH0028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Provincie Noord-Holland heeft de aanvraag geregistreerd onder kenmerk: ONH00282 voor het het plaatsen van een geluidsscherm in de gemeente Drechterland in de provinciale weg N505 vanaf 2.414 t/m 2.652. De aanvraag is op verzoek van de aanvrager op 13 augustus 2026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051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51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Intrekking aanvraag omgevingsvergunning voor het plaatsen van een geluidsscherm in de gemeente Drechterland op de provinciale weg N505 vanaf km 2.414 t/m km 2.652, ingetrokken op 13 augustus 2026, zaaknummer ONH00282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51</meta:user-defined>
    <meta:user-defined meta:name="OVERHEIDop.PrbID/DC.identifier">prb-2026-14051</meta:user-defined>
    <meta:user-defined meta:name="OVERHEIDop.versieInformatie"/>
  </office:meta>
</office:document-meta>
</file>