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wijderen gasaansluiting langs de provinciale weg N279, Horn - Helmond, van kilometrering 14.7 tot kilometrering 14.8, aan de linkerzijde van de weg, Roggelsedijk 10, 5768RB M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9, Horn - Helmond, van kilometrering 14.7 tot kilometrering 14.8, aan de linkerzijde van de weg, Roggelsedijk 10, 5768RB Meijel</text:p>
            <text:p text:style-name="common-al">Aangevraagde activiteit(en): activiteit in het beperkingengebied provinciale wegen</text:p>
            <text:p text:style-name="common-al">Betreft: verwijderen gasaansluiting N279 14.7 - 14.8 BAM io Enexis</text:p>
            <text:p text:style-name="common-al">Aanvraagdatum: 19 juni 2026</text:p>
            <text:p text:style-name="common-al">Zaaknummer: Z2026-00001397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9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rwijderen gasaansluiting langs de provinciale weg N279, Horn - Helmond, van kilometrering 14.7 tot kilometrering 14.8, aan de linkerzijde van de weg, Roggelsedijk 10, 5768RB Meij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9</meta:user-defined>
    <meta:user-defined meta:name="OVERHEIDop.PrbID/DC.identifier">prb-2026-14049</meta:user-defined>
    <meta:user-defined meta:name="OVERHEIDop.versieInformatie"/>
  </office:meta>
</office:document-meta>
</file>