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rwijderen gasaansluiting langs de provinciale weg N279, Horn - Helmond, van kilometrering 15.0 tot kilometrering 15.1, aan de rechterzijde van de weg, Roggelsedijk 3, 5768RA Meij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Limburg maken bekend dat zij de volgende aanvraag voor een omgevingsvergunning hebben ontvangen.</text:p>
            <text:p text:style-name="common-al">Locatie: langs de provinciale weg N279, Horn - Helmond, van kilometrering 15.0 tot kilometrering 15.1, aan de rechterzijde van de weg, Roggelsedijk 3, 5768RA Meijel</text:p>
            <text:p text:style-name="common-al">Aangevraagde activiteit(en): activiteit in het beperkingengebied provinciale wegen</text:p>
            <text:p text:style-name="common-al">Betreft: verwijderen gasaansluiting N279 15.0 - 15.1 BAM io Enexis</text:p>
            <text:p text:style-name="common-al">Aanvraagdatum: 19 juni 2026</text:p>
            <text:p text:style-name="common-al">Zaaknummer: Z2026-00001396</text:p>
            <text:p text:style-name="common-al"/>
            <text:p text:style-name="common-al">In dit stadium is het niet mogelijk uw mening te geven over de aanvraag.</text:p>
            <text:p text:style-name="common-al"/>
            <text:p text:style-name="common-al">
            <text:span text:style-name="nadrukvet">Inlichtingen</text:span>
          </text:p>
            <text:p text:style-name="last-al">Heeft u een vraag naar aanleiding van deze kennisgeving neem dan contact op met het cluster Wegbeheer, team Vergunningen via telefoonnummer +31 43 389 99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Limburg</text:p>
            </table:table-cell>
            <table:table-cell office:value-type="string" table:style-name="header.C">
              <text:p text:style-name="headerright"><text:span text:style-name="nr">Nr. 1404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4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4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Provincie/DC.creator">Limburg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Limburg</meta:user-defined>
    <meta:user-defined meta:name="OVERHEID.Provincie/OVERHEID.authority">Lim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396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erwijderen gasaansluiting langs de provinciale weg N279, Horn - Helmond, van kilometrering 15.0 tot kilometrering 15.1, aan de rechterzijde van de weg, Roggelsedijk 3, 5768RA Meijel</meta:user-defined>
    <meta:user-defined meta:name="DCTERMS.W3CDTF/DCTERMS.available">2026-08-18</meta:user-defined>
    <meta:user-defined meta:name="DCTERMS.W3CDTF/OVERHEIDop.jaargang">2026</meta:user-defined>
    <meta:user-defined meta:name="OVERHEIDop.publicationIssue">14048</meta:user-defined>
    <meta:user-defined meta:name="OVERHEIDop.PrbID/DC.identifier">prb-2026-14048</meta:user-defined>
    <meta:user-defined meta:name="OVERHEIDop.versieInformatie"/>
  </office:meta>
</office:document-meta>
</file>