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esluit bouwwerken leefomgeving, Bedrijvenpark Twente 239 in Almelo (Z2026-ODT-014603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uli 2026 ontvingen wij een melding op grond van het Besluit bouwwerken leefomgeving voor de locatie Bedrijvenpark Twente 239 in Almelo. Het betreft een melding voor de volgende activiteit</text:p>
            <text:p text:style-name="common-al">-  mobiel breken bouw- en sloopafval (van 24 augustus 2026 tot en met 24 november 2026. In deze periode worden de werkzaamheden uitgevoerd gedurende één werkdag, tussen 07:00 en 17:00 uur)</text:p>
            <text:p text:style-name="common-al">Deze mededeling is geen beschikking in de zin van de Algemene wet bestuursrecht. Inspraak, terinzagelegging, zienswijze, bezwaar en beroep zijn niet van toepassing op de mededeling.</text:p>
            <text:p text:style-name="last-al">
            <text:span text:style-name="nadrukvet">Nadere inlichtingen:</text:span> Omgevingsdienst Twente, 0546-749 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04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2026-ODT-014603</meta:user-defined>
    <meta:user-defined meta:name="DCTERMS.abstract">(melding) mobiel breken - Bedrijvenpark Twente 239 in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melding Besluit bouwwerken leefomgeving, Bedrijvenpark Twente 239 in Almelo (Z2026-ODT-014603).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47</meta:user-defined>
    <meta:user-defined meta:name="OVERHEIDop.PrbID/DC.identifier">prb-2026-14047</meta:user-defined>
    <meta:user-defined meta:name="OVERHEIDop.versieInformatie"/>
  </office:meta>
</office:document-meta>
</file>