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785, N224, N782 en N2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bijzonder gebruik van de weg t.b.v. Dwars Door Duizend 2026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1222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1222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04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4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4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Provincie Gelderland Omgevingsverordening Gelderland, locatie provinciale weg N785, N224, N782 en N225</meta:user-defined>
    <meta:user-defined meta:name="OVERHEIDop.datumEindeReactietermijn">2026-09-29</meta:user-defined>
    <meta:user-defined meta:name="OVERHEIDop.TilID/OVERHEIDop.terinzageleggingOP">til-2026-32550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44</meta:user-defined>
    <meta:user-defined meta:name="OVERHEIDop.PrbID/DC.identifier">prb-2026-14044</meta:user-defined>
    <meta:user-defined meta:name="OVERHEIDop.versieInformatie"/>
  </office:meta>
</office:document-meta>
</file>