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aanvraag voor een vergunning voor het plaatsen van omleidingsborden op de N347, provinciale weg Haaksbergen - Ommen, tussen hectometerpunten 17.300 en 21.500 en op de N350, provinciale weg Holten - Wierden, tussen hectometerpunten 8.550 en 13.100, vanwege de afsluiting van de Mors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5 mei 2026 een aanvraag ontvangen voor een vergunning voor het plaatsen van omleidingsborden op de N347, provinciale weg Haaksbergen - Ommen, tussen hectometerpunten 17.300 en 21.500 en op de N350, provinciale weg Holten - Wierden, tussen hectometerpunten 8.550 en 13.100, vanwege de afsluiting van de Morsweg.</text:p>
            <text:p text:style-name="common-al">Gedeputeerde Staten hebben besloten dat het verzoek voor een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24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04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814</meta:user-defined>
    <meta:user-defined meta:name="DCTERMS.abstract">Besluit op een aanvraag voor een vergunning voor het plaatsen van omleidingsborden op de N347, provinciale weg Haaksbergen - Ommen, tussen hectometerpunten 17.300 en 21.500 en op de N350, provinciale weg Holten - Wierden, tussen hectometerpunten 8.550 en 13.100, vanwege de afsluiting van de Morsweg.</meta:user-defined>
    <dc:language>nl</dc:language>
    <meta:user-defined meta:name="OVERHEIDop.locatietype/OVERHEIDop.gebiedsmarkering">Vlak</meta:user-defined>
    <meta:user-defined meta:name="DC.title">Besluit op een aanvraag voor een vergunning voor het plaatsen van omleidingsborden op de N347, provinciale weg Haaksbergen - Ommen, tussen hectometerpunten 17.300 en 21.500 en op de N350, provinciale weg Holten - Wierden, tussen hectometerpunten 8.550 en 13.100, vanwege de afsluiting van de Morsweg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41</meta:user-defined>
    <meta:user-defined meta:name="OVERHEIDop.PrbID/DC.identifier">prb-2026-14041</meta:user-defined>
    <meta:user-defined meta:name="OVERHEIDop.versieInformatie"/>
  </office:meta>
</office:document-meta>
</file>