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toestemming voor het uitvoeren van onderhoudswerkzaamheden aan de Blokzijlkeersluis in de V07, provinciale vaarweg Blauwe Hand - Blokzijl, ter hoogte van hectometerpunt 10.3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pril 2026 ontvingen wij een aanvraag voor een het behandelen van een aanvraag voor een beschikking voor de locatie in de V07, provinciale vaarweg Blauwe Hand - Blokzijl, ter hoogte van hectometerpunt 10.360. Gedeputeerde Staten hebben besloten dat de toestemm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3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509</meta:user-defined>
    <meta:user-defined meta:name="DCTERMS.abstract">Besluit op een aanvraag voor toestemming voor het uitvoeren van onderhoudswerkzaamheden aan de Blokzijlkeersluis in de V07, provinciale vaarweg Blauwe Hand - Blokzijl, ter hoogte van hectometerpunt 10.360.</meta:user-defined>
    <dc:language>nl</dc:language>
    <meta:user-defined meta:name="OVERHEIDop.locatietype/OVERHEIDop.gebiedsmarkering">Vlak</meta:user-defined>
    <meta:user-defined meta:name="DC.title">Besluit op een aanvraag voor toestemming voor het uitvoeren van onderhoudswerkzaamheden aan de Blokzijlkeersluis in de V07, provinciale vaarweg Blauwe Hand - Blokzijl, ter hoogte van hectometerpunt 10.360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32</meta:user-defined>
    <meta:user-defined meta:name="OVERHEIDop.PrbID/DC.identifier">prb-2026-14032</meta:user-defined>
    <meta:user-defined meta:name="OVERHEIDop.versieInformatie"/>
  </office:meta>
</office:document-meta>
</file>