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kaplocatie: Valburgsestraat 45 Slijk-Ewijk, Noordelijke Plas (Strandpark) - Herplantlocatie: Zuidelijke Plas (Strandpark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Maatwerkvoorschrift houtopstanden.</text:p>
            <text:p text:style-name="common-al"/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318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3186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3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Provincie Gelderland Omgevingswet, kaplocatie: Valburgsestraat 45 Slijk-Ewijk, Noordelijke Plas (Strandpark) - Herplantlocatie: Zuidelijke Plas (Strandpark)</meta:user-defined>
    <meta:user-defined meta:name="DCTERMS.W3CDTF/DCTERMS.available">2026-08-17</meta:user-defined>
    <meta:user-defined meta:name="DCTERMS.W3CDTF/OVERHEIDop.jaargang">2026</meta:user-defined>
    <meta:user-defined meta:name="OVERHEIDop.externeBijlage">Besluit|exb-2026-29088</meta:user-defined>
    <meta:user-defined meta:name="OVERHEIDop.publicationIssue">14030</meta:user-defined>
    <meta:user-defined meta:name="OVERHEIDop.PrbID/DC.identifier">prb-2026-14030</meta:user-defined>
    <meta:user-defined meta:name="OVERHEIDop.versieInformatie"/>
  </office:meta>
</office:document-meta>
</file>