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aanleggen van een uitweg op de N764, provinciale weg Zwolle - Kampen ter hoogte van hectometerpunt 6.0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7 januari 2026 een aanvraag ontvangen voor een vergunning voor het aanleggen van een uitweg op de N764, provinciale weg Zwolle - Kampen ter hoogte van hectometerpunt 6.060.</text:p>
            <text:p text:style-name="common-al">Gedeputeerde Staten hebben besloten dat het verzoek voor een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3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526</meta:user-defined>
    <meta:user-defined meta:name="DCTERMS.abstract">Besluit op een aanvraag voor een vergunning voor het aanleggen van een uitweg op de N764, provinciale weg Zwolle - Kampen ter hoogte van hectometerpunt 6.060.</meta:user-defined>
    <dc:language>nl</dc:language>
    <meta:user-defined meta:name="OVERHEIDop.locatietype/OVERHEIDop.gebiedsmarkering">Vlak</meta:user-defined>
    <meta:user-defined meta:name="DC.title">Besluit op een aanvraag voor een vergunning voor het aanleggen van een uitweg op de N764, provinciale weg Zwolle - Kampen ter hoogte van hectometerpunt 6.06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29</meta:user-defined>
    <meta:user-defined meta:name="OVERHEIDop.PrbID/DC.identifier">prb-2026-14029</meta:user-defined>
    <meta:user-defined meta:name="OVERHEIDop.versieInformatie"/>
  </office:meta>
</office:document-meta>
</file>