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aanbrengen van tijdelijke verlichting aan de Steensteegbrug boven de V77, provinciale vaarweg Almelo - De Haandrik, ter hoogte van hectometerpunt 29.8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7 mei 2026 een aanvraag ontvangen voor een vergunning voor het aanbrengen van tijdelijke verlichting aan de Steensteegbrug boven de V77, provinciale vaarweg Almelo - De Haandrik, ter hoogte van hectometerpunt 29.880.</text:p>
            <text:p text:style-name="common-al">Gedeputeerde Staten hebben besloten dat het verzoek voor een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3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25</meta:user-defined>
    <meta:user-defined meta:name="DCTERMS.abstract">Besluit op een aanvraag voor een vergunning voor het aanbrengen van tijdelijke verlichting aan de Steensteegbrug boven de V77, provinciale vaarweg Almelo - De Haandrik, ter hoogte van hectometerpunt 29.880.</meta:user-defined>
    <dc:language>nl</dc:language>
    <meta:user-defined meta:name="OVERHEIDop.locatietype/OVERHEIDop.gebiedsmarkering">Vlak</meta:user-defined>
    <meta:user-defined meta:name="DC.title">Besluit op een aanvraag voor een vergunning voor het aanbrengen van tijdelijke verlichting aan de Steensteegbrug boven de V77, provinciale vaarweg Almelo - De Haandrik, ter hoogte van hectometerpunt 29.88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28</meta:user-defined>
    <meta:user-defined meta:name="OVERHEIDop.PrbID/DC.identifier">prb-2026-14028</meta:user-defined>
    <meta:user-defined meta:name="OVERHEIDop.versieInformatie"/>
  </office:meta>
</office:document-meta>
</file>