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leggen van elektriciteitskabels middels twee gestuurde boringen in en langs de N467 te 's-Gravenzande (239846)</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leggen en hebben van elektriciteitskabels middels twee gestuurde boringen in en langs de provinciale weg N467, plaatselijk bekend als Naaldwijkseweg en Galgeweg, tussen km 2.580 en 4.450, te 's-Gravenzande.</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24-06-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01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1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1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028</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leggen van elektriciteitskabels middels twee gestuurde boringen in en langs de N467 te 's-Gravenzande (239846)</meta:user-defined>
    <meta:user-defined meta:name="DCTERMS.W3CDTF/DCTERMS.available">2026-08-17</meta:user-defined>
    <meta:user-defined meta:name="DCTERMS.W3CDTF/OVERHEIDop.jaargang">2026</meta:user-defined>
    <meta:user-defined meta:name="OVERHEIDop.publicationIssue">14019</meta:user-defined>
    <meta:user-defined meta:name="OVERHEIDop.PrbID/DC.identifier">prb-2026-14019</meta:user-defined>
    <meta:user-defined meta:name="OVERHEIDop.versieInformatie"/>
  </office:meta>
</office:document-meta>
</file>