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evenement "Survivalrun Vollenhove" op 14 november 2026 op de parallelweg van de N331, provinciale weg Zwolle - grens Flevoland, tussen hectometerpunten 21.900 en 26.166</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13 augustus 2026 een verzoek tot het behandelen van een aanvraag voor een beschikking hebben ontvangen waarbij de reguliere voorbereidingsprocedure van toepassing is. De aanvraag gaat over het evenement "Survivalrun Vollenhove" op 14 november 2026 op de parallelweg van de N331, provinciale weg Zwolle - grens Flevoland, tussen hectometerpunten 21.900 en 26.166.</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01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1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1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797</meta:user-defined>
    <meta:user-defined meta:name="DCTERMS.abstract">Aanvraag voor een vergunning voor het evenement "Survivalrun Vollenhove" op 14 november 2026 op de parallelweg van de N331, provinciale weg Zwolle - grens Flevoland, tussen hectometerpunten 21.900 en 26.166.</meta:user-defined>
    <dc:language>nl</dc:language>
    <meta:user-defined meta:name="OVERHEIDop.locatietype/OVERHEIDop.gebiedsmarkering">Vlak</meta:user-defined>
    <meta:user-defined meta:name="DC.title">Aanvraag voor een vergunning voor het evenement "Survivalrun Vollenhove" op 14 november 2026 op de parallelweg van de N331, provinciale weg Zwolle - grens Flevoland, tussen hectometerpunten 21.900 en 26.166</meta:user-defined>
    <meta:user-defined meta:name="DCTERMS.W3CDTF/DCTERMS.available">2026-08-17</meta:user-defined>
    <meta:user-defined meta:name="DCTERMS.W3CDTF/OVERHEIDop.jaargang">2026</meta:user-defined>
    <meta:user-defined meta:name="OVERHEIDop.publicationIssue">14018</meta:user-defined>
    <meta:user-defined meta:name="OVERHEIDop.PrbID/DC.identifier">prb-2026-14018</meta:user-defined>
    <meta:user-defined meta:name="OVERHEIDop.versieInformatie"/>
  </office:meta>
</office:document-meta>
</file>